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верном-округе-обустроят-новые-пешеходные-переходы"/>В Северном округе обустроят новые пешеходные переходы<text:bookmark-end text:name="в-северном-округе-обустроят-новые-пешеходные-переходы"/></text:h>
      <text:p text:style-name="First_20_paragraph">07.09.2020</text:p>
      <text:p text:style-name="Text_20_body"><text:span text:style-name="T1">Руководитель столичного департамента транспорта Максим Ликсутов в авторской колонке на транспортном портале Москвы рассказал, какие перемены ожидают дорожно-транспортную инфраструктуру города в ближайшее время. Много таких изменений произойдёт на территории САО.</text:span></text:p>
      <text:p text:style-name="Text_20_body">«Например, в сентябре пешеходные переходы появятся на улице Адмирала Макарова, Новопетровской улице, на улице Полтавская. Это перекрестки рядом с жилыми домами, школами, поликлиниками и торговыми объектами. Теперь жителям будет удобней переходить дорогу к этим объектам», – написал Максим Ликсутов.</text:p>
      <text:p text:style-name="Text_20_body">Руководитель Дептранса отметил, что более половины предложений жителей находятся в активной фазе. Так, департамент проводит моделирование, чтобы понять, как то или иное решение повлияет на всех участников дорожного движения и как изменится жизнь тех, кто живет вблизи этих мест. По словам Максима Ликсутова, в настоящее время изучаются пешеходные потоки в Ховрино, а также возле парка Левобережный на севере Москвы.</text:p>
      <text:p text:style-name="Text_20_body">На сайте департамента транспорта опубликован перечень некоторых объектов, которые будут введены в скором времени.</text:p>
      <text:p text:style-name="Text_20_body">пешеходный переход — ул. Асеева, д.6;</text:p>
      <text:p text:style-name="Text_20_body">пешеходный переход — ул. Самеда Вургуна, д.1;</text:p>
      <text:p text:style-name="Text_20_body">пешеходный переход — ул. Черняховского, д.6;</text:p>
      <text:p text:style-name="Text_20_body">пешеходный переход — ул. Полтавская;</text:p>
      <text:p text:style-name="Text_20_body">пешеходный переход — у метро «Водный стадион»;</text:p>
      <text:p text:style-name="Text_20_body">пешеходный переход — ул. Новопетровская;</text:p>
      <text:p text:style-name="Text_20_body">пешеходный переход — ул. Адмирала Макарова;</text:p>
      <text:p text:style-name="Text_20_body">регулируемый пешеходный переход — ул. Михалковская у МЦК «Коптево»;</text:p>
      <text:p text:style-name="Text_20_body">организация тротуаров — ул. 800-летия Москвы;</text:p>
      <text:p text:style-name="Text_20_body">расширение пешеходной зоны — Ленинградский проспект;</text:p>
      <text:p text:style-name="Text_20_body">расширение тротуара — пересечение 4-го Вятского пер. и Петровско-Разумовского пр-да;</text:p>
      <text:p text:style-name="Text_20_body">велодорожка — ул. Зорге;</text:p>
      <text:p text:style-name="Text_20_body">парковка — ул. Башиловская.</text:p>
      <text:p text:style-name="Text_20_body">«В ближайшие 4 месяца запланировано обустройство 25 улиц в Басманном, Ховрино, Бескудниково и других районах столицы, заодно посмотрим вместе, как используется новая инфраструктура и насколько она востребована», – отметил руководитель департамента транспорта Москвы.</text:p>
      <text:p text:style-name="Text_20_body"><text:line-break/></text:p>
      <text:p text:style-name="Text_20_body">Адрес страницы: <text:a xlink:type="simple" xlink:href="http://zap-degunino.mos.ru/presscenter/news/detail/9209851.html" office:name=""><text:span text:style-name="Definition">http://zap-degunino.mos.ru/presscenter/news/detail/9209851.html</text:span></text:a></text:p>
      <text:p text:style-name="Text_20_body"><text:a xlink:type="simple" xlink:href="http://zap-degunino.mos.ru" office:name=""><text:span text:style-name="Definition">Управа района Западное Дегун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18:01:23Z</meta:creation-date>
    <dc:date>2024-05-07T18:01:23Z</dc:date>
  </office:meta>
</office:document-meta>
</file>