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-по-ангарской-улице-очистили-от-мусора"/>Двор по Ангарской улице очистили от мусора<text:bookmark-end text:name="двор-по-ангарской-улице-очистили-от-мусора"/></text:h>
      <text:p text:style-name="First_20_paragraph">20.03.2023</text:p>
      <text:p text:style-name="Text_20_body"><text:span text:style-name="T1">Во дворе Ангарской улице, дом 22, корпус 3 провели уборку. Об этом сообщили в «Жилищнике Западного Дегунина».</text:span></text:p>
      <text:p text:style-name="Text_20_body"><text:line-break/></text:p>
      <text:p text:style-name="Text_20_body">Ранее житель обратился с сообщением, что во дворе на Ангарской скопился мусор.</text:p>
      <text:p text:style-name="Text_20_body"><text:line-break/></text:p>
      <text:p text:style-name="Text_20_body">«Вокруг люков во дворе много мусора. Начинает все таять, сразу заметно», — говорится в сообщении.</text:p>
      <text:p text:style-name="Text_20_body"><text:line-break/></text:p>
      <text:p text:style-name="Text_20_body">Как сообщили в «Жилищнике района Западное Дегунино», проведены работы по уборке.</text:p>
      <text:p text:style-name="Text_20_body"><text:line-break/></text:p>
      <text:p text:style-name="Text_20_body">«Проведены работы по уборке территории», — говорится в сообщении.</text:p>
      <text:p text:style-name="Text_20_body"><text:line-break/></text:p>
      <text:p text:style-name="Text_20_body">Адрес страницы: <text:a xlink:type="simple" xlink:href="http://zap-degunino.mos.ru/presscenter/news/detail/11473901.html" office:name=""><text:span text:style-name="Definition">http://zap-degunino.mos.ru/presscenter/news/detail/11473901.html</text:span></text:a></text:p>
      <text:p text:style-name="Text_20_body"><text:a xlink:type="simple" xlink:href="http://zap-degunino.mos.ru" office:name=""><text:span text:style-name="Definition">Управа района Западное Дегун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20:20:05Z</meta:creation-date>
    <dc:date>2023-07-21T20:20:05Z</dc:date>
  </office:meta>
</office:document-meta>
</file>