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робки-храбрости-соберут-для-юных-пациентов-института-педиатрии"/>«Коробки храбрости» соберут для юных пациентов Института педиатрии<text:bookmark-end text:name="коробки-храбрости-соберут-для-юных-пациентов-института-педиатрии"/></text:h>
      <text:p text:style-name="First_20_paragraph">30.06.2021</text:p>
      <text:p text:style-name="Text_20_body"><text:line-break/>Детям особенно тяжело и страшно переживать в больницах разные неприятные процедуры, например уколы и перевязки. И во многих больницах и реабилитационных центрах есть коробки с игрушками, на которые дети могут отвлечься, — «коробки храбрости». Собирает и поставляет их фонд «Кораблик», в том числе и в медицинские учреждения нашего округа. Об этом сообщили в газете «Север столицы».</text:p>
      <text:p text:style-name="Text_20_body"><text:line-break/></text:p>
      <text:p text:style-name="Text_20_body">Сейчас собирают «коробку храбрости» для детей, проходящих лечение и осмотры в Научно-исследовательском клиническом институте педиатрии им. академика Ю.Е.Вельтищева на Талдомской улице. По</text:p>
      <text:p text:style-name="Text_20_body"><text:line-break/></text:p>
      <text:p text:style-name="Text_20_body">— Для «коробки храбрости» нужны самые разные небольшие игрушки — мягкие, заводные, конструкторы, куклы и пупсы, маленькие мячики, машинки, самолётики и мотоциклы, — рассказывает директор по развитию фонда Игорь Пятница. — Особенно пригодятся настольные игры, чтобы «постояльцы» больницы могли поиграть в них в свободное от процедур время. Подойдут «Монополия», «Уно», «Имаджинариум», «Дженга» и другие.</text:p>
      <text:p text:style-name="Text_20_body"><text:line-break/></text:p>
      <text:p text:style-name="Text_20_body">Отмечается, что главное — чтобы все игрушки и игры были новыми.</text:p>
      <text:p text:style-name="Text_20_body"><text:line-break/></text:p>
      <text:p text:style-name="Text_20_body">Принести игрушки можно в центр фонда — там их рассортируют по возрастам и типам заболеваний маленьких пациентов.</text:p>
      <text:p text:style-name="Text_20_body">Адрес: Профсоюзная ул., 17, корп. 2. Сайт: korablik-fond.ru. Тел. 8-800-301-4341.</text:p>
      <text:p text:style-name="Text_20_body"><text:line-break/></text:p>
      <text:p text:style-name="Text_20_body">Адрес страницы: <text:a xlink:type="simple" xlink:href="http://zap-degunino.mos.ru/presscenter/news/detail/10070658.html" office:name=""><text:span text:style-name="Definition">http://zap-degunino.mos.ru/presscenter/news/detail/10070658.html</text:span></text:a></text:p>
      <text:p text:style-name="Text_20_body"><text:a xlink:type="simple" xlink:href="http://zap-degunino.mos.ru" office:name=""><text:span text:style-name="Definition">Управа района Западное Дегун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5:52:06Z</meta:creation-date>
    <dc:date>2023-06-18T05:52:06Z</dc:date>
  </office:meta>
</office:document-meta>
</file>